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jpeg" manifest:full-path="Pictures/1000000000000C1000000900B9033BEA.jpg"/>
  <manifest:file-entry manifest:media-type="image/jpeg" manifest:full-path="Pictures/1000000000000C10000009004E5861D2.jpg"/>
  <manifest:file-entry manifest:media-type="image/jpeg" manifest:full-path="Pictures/1000000000000C1000000900326C33F1.jpg"/>
  <manifest:file-entry manifest:media-type="" manifest:full-path="Pictures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Shruti" svg:font-family="Shruti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style:font-name="Shruti" fo:font-size="28pt" style:text-underline-style="solid" style:text-underline-width="auto" style:text-underline-color="font-color" fo:font-weight="bold" style:font-size-asian="28pt" style:font-weight-asian="bold" style:font-size-complex="28pt" style:font-weight-complex="bold"/>
    </style:style>
    <style:style style:name="P2" style:family="paragraph" style:parent-style-name="Standard">
      <style:paragraph-properties fo:text-align="justify" style:justify-single-word="false"/>
      <style:text-properties fo:color="#00ffff" style:font-name="Arial" fo:font-size="12pt" fo:font-style="normal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P3" style:family="paragraph" style:parent-style-name="Standard">
      <style:paragraph-properties fo:text-align="justify" style:justify-single-word="false"/>
      <style:text-properties fo:color="#800080" style:font-name="Arial" fo:font-size="12pt" fo:font-style="normal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T1" style:family="text">
      <style:text-properties style:font-name="Shruti" fo:font-size="22pt" fo:font-style="italic" fo:font-weight="bold" style:font-size-asian="22pt" style:font-style-asian="italic" style:font-weight-asian="bold" style:font-size-complex="22pt" style:font-style-complex="italic" style:font-weight-complex="bold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 0cm 0cm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MEDI</text:p>
      <text:p text:style-name="P1">NATURAL, SOCIAL I CULTURAL</text:p>
      <text:p text:style-name="P2"><text:span text:style-name="T1"/></text:p>
      <text:p text:style-name="P3">DURANT EL CURS 2008-09 ELS ALUMNES DE CICLE INICIAL HAN ESTUDIAT DIVERSOS TEMES. </text:p>
      <text:p text:style-name="P3">EN AQUESTES FOTOGRAFIES <text:s/>PODEM OBSERVAR QUE VAREM ESTUDIAR EL COS HUMÀ I LES SEVES FUNCIONS AMB LA FERNANDA.</text:p>
      <text:p text:style-name="P3">TAMBÉ PODEM OBSERVAR QUE TOTS ELS ALUMNES VAREN REALITZAR UNA MAQUETA DE SANT MIQUEL AMB DIVERSOS MATERIALS DE REBUIG PER APRENDRE AMB PRESICIÓ COM ÉS EL NOSTRE POBLE.</text:p>
      <text:p text:style-name="P3"/>
      <text:p text:style-name="P3">AQUEST SÓN ELS RESULTATS:</text:p>
      <text:p text:style-name="P3"/>
      <text:p text:style-name="P3"/>
      <text:p text:style-name="P3"/>
      <text:p text:style-name="P2"><draw:frame draw:style-name="fr1" draw:name="Imatges1" text:anchor-type="paragraph" svg:x="1.413cm" svg:y="1.228cm" svg:width="7.572cm" svg:height="5.241cm" draw:z-index="0"><draw:image xlink:href="Pictures/1000000000000C10000009004E5861D2.jpg" xlink:type="simple" xlink:show="embed" xlink:actuate="onLoad"/></draw:frame><draw:frame draw:style-name="fr1" draw:name="Imatges2" text:anchor-type="paragraph" svg:x="1.051cm" svg:y="7.858cm" svg:width="7.987cm" svg:height="5.648cm" draw:z-index="1"><draw:image xlink:href="Pictures/1000000000000C1000000900326C33F1.jpg" xlink:type="simple" xlink:show="embed" xlink:actuate="onLoad"/></draw:frame><draw:frame draw:style-name="fr1" draw:name="Imatges3" text:anchor-type="paragraph" svg:x="8.666cm" svg:y="5.249cm" svg:width="8.193cm" svg:height="5.57cm" draw:z-index="2"><draw:image xlink:href="Pictures/1000000000000C1000000900B9033BEA.jpg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Tahoma1" svg:font-family="Tahoma"/>
    <style:font-face style:name="Shruti" svg:font-family="Shruti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ca" fo:country="ES" style:font-size-asian="12pt" style:language-asian="ca" style:country-asian="ES" style:font-size-complex="12pt" style:language-complex="ca" style:country-complex="E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ca" fo:country="ES" style:font-name-asian="Lucida Sans Unicode" style:font-size-asian="12pt" style:language-asian="ca" style:country-asian="ES" style:font-name-complex="Tahoma" style:font-size-complex="12pt" style:language-complex="ca" style:country-complex="ES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0">
  <office:meta>
    <meta:generator>OpenOffice.org/2.0$Win32 OpenOffice.org_project/680m7$Build-9044</meta:generator>
    <meta:creation-date>2009-06-17T20:34:14</meta:creation-date>
    <dc:date>2009-06-17T20:43:38</dc:date>
    <dc:language>ca-ES</dc:language>
    <meta:editing-cycles>2</meta:editing-cycles>
    <meta:editing-duration>PT9M24S</meta:editing-duration>
    <meta:user-defined meta:name="Info 1"/>
    <meta:user-defined meta:name="Info 2"/>
    <meta:user-defined meta:name="Info 3"/>
    <meta:user-defined meta:name="Info 4"/>
    <meta:document-statistic meta:table-count="0" meta:image-count="3" meta:object-count="0" meta:page-count="1" meta:paragraph-count="6" meta:word-count="69" meta:character-count="411"/>
  </office:meta>
</office:document-meta>
</file>